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 (Losse asbestverdachte plaat afvoeren), Taco Mesdagplein 16, 9718 KG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sloopwerkzaamheden voor het verwijderen van asbest (Losse asbestverdachte plaat afvoeren) aan Taco Mesdagplein 16 te Groningen </text:span>
          </text:p>
            <text:p text:style-name="common-al">
            <text:span text:style-name="nadrukvet"/>
          </text:p>
            <text:p text:style-name="common-al">De gemeente Groningen heeft op 26-07-2026 een melding sloopwerkzaamheden ontvangen voor het verwijderen van asbest (Losse asbestverdachte plaat afvoeren) aan Taco Mesdagplein 16 te Groningen, dossiernummer GRN-00038929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6523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3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929</meta:user-defined>
    <dc:language>nl</dc:language>
    <meta:user-defined meta:name="OVERHEIDop.locatietype/OVERHEIDop.gebiedsmarkering">Punt</meta:user-defined>
    <meta:user-defined meta:name="DC.title">Kennisgeving melding sloopwerkzaamheden, het verwijderen van asbest (Losse asbestverdachte plaat afvoeren), Taco Mesdagplein 16, 9718 KG Groningen</meta:user-defined>
    <meta:user-defined meta:name="OVERHEIDop.datumEindeReactietermijn">2026-09-08</meta:user-defined>
    <meta:user-defined meta:name="OVERHEIDop.terinzageleggingBG">https://groningen.lokalebekendmakingen.nl/case/1:9822:303084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33</meta:user-defined>
    <meta:user-defined meta:name="OVERHEIDop.GmbID/DC.identifier">gmb-2026-365233</meta:user-defined>
    <meta:user-defined meta:name="OVERHEIDop.versieInformatie"/>
  </office:meta>
</office:document-meta>
</file>