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7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een melding ontvangen waarvoor geen vergunningsplicht geldt voor de locatie achter Pruimengaarde 44, 5103EZ Dongen. De melding is geregistreerd onder zaaknummer Z2026-00001211. De melding betreft:</text:p>
            <text:p text:style-name="common-al">- plaatsen van een container 31-07-2026 tot 03-08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522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2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2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11</meta:user-defined>
    <meta:user-defined meta:name="DCTERMS.abstract">achter Pruimengaarde 44, 5103EZ Dongen</meta:user-defined>
    <dc:language>nl</dc:language>
    <meta:user-defined meta:name="OVERHEIDop.locatietype/OVERHEIDop.gebiedsmarkering">Punt</meta:user-defined>
    <meta:user-defined meta:name="DC.title">Ontvangst melding, : 27 juli 202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29</meta:user-defined>
    <meta:user-defined meta:name="OVERHEIDop.GmbID/DC.identifier">gmb-2026-365229</meta:user-defined>
    <meta:user-defined meta:name="OVERHEIDop.versieInformatie"/>
  </office:meta>
</office:document-meta>
</file>