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legaliseren van een garagedeur in de voorgevel van het gebouw, Cornelis de Houtmanstraat 30 1782VB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Cornelis de Houtmanstraat 30 1782VB Den Helder, legaliseren van een garagedeur in de voorgevel van het gebouw</text:p>
            <text:p text:style-name="common-al">Verzenddatum:28-07-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652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79</meta:user-defined>
    <meta:user-defined meta:name="DCTERMS.abstract">legaliseren van een garagedeur in de voorgevel van het gebouw</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legaliseren van een garagedeur in de voorgevel van het gebouw, Cornelis de Houtmanstraat 30 1782VB Den Helder</meta:user-defined>
    <meta:user-defined meta:name="DCTERMS.W3CDTF/DCTERMS.available">2026-07-30</meta:user-defined>
    <meta:user-defined meta:name="DCTERMS.W3CDTF/OVERHEIDop.jaargang">2026</meta:user-defined>
    <meta:user-defined meta:name="OVERHEIDop.publicationIssue">365218</meta:user-defined>
    <meta:user-defined meta:name="OVERHEIDop.GmbID/DC.identifier">gmb-2026-365218</meta:user-defined>
    <meta:user-defined meta:name="OVERHEIDop.versieInformatie"/>
  </office:meta>
</office:document-meta>
</file>