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Serooskerke, Serooskerkseweg    - het aanleggen van tijdelijke werk in- en uitritt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aanleggen van tijdelijke werk in- en uitrittenZaaknummer: 172212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6520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22377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Serooskerke, Serooskerkseweg    - het aanleggen van tijdelijke werk in- en uitrittenAanvraa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09</meta:user-defined>
    <meta:user-defined meta:name="OVERHEIDop.GmbID/DC.identifier">gmb-2026-365209</meta:user-defined>
    <meta:user-defined meta:name="OVERHEIDop.versieInformatie"/>
  </office:meta>
</office:document-meta>
</file>