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30 appartementen aan Azalealaan 11A t/mC, 13A en C, 15 A t/m C, 17A t/m C, 19 A t/m C, 21A t/m C, 23 A t/m C, 25 A t/m C, 27 A t/m C, 29A t/m C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zalealaan 11A t/mC, 13A en C, 15 A t/m C, 17A t/m C, 19 A t/m C, 21A t/m C, 23 A t/m C, 25 A t/m C, 27 A t/m C, 29A t/m C</text:p>
                  </table:table-cell>
                  <table:table-cell table:style-name="entry" table:number-rows-spanned="1" table:number-columns-spanned="1">
                    <text:p text:style-name="table_al">22-7-2026</text:p>
                  </table:table-cell>
                  <table:table-cell table:style-name="entry" table:number-rows-spanned="1" table:number-columns-spanned="1">
                    <text:p text:style-name="table_al">verbouwen 30 appartementen</text:p>
                  </table:table-cell>
                  <table:table-cell table:style-name="entry" table:number-rows-spanned="1" table:number-columns-spanned="1">
                    <text:p text:style-name="table_al">07945315187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2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187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verbouwen van 30 appartementen aan Azalealaan 11A t/mC, 13A en C, 15 A t/m C, 17A t/m C, 19 A t/m C, 21A t/m C, 23 A t/m C, 25 A t/m C, 27 A t/m C, 29A t/m C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04</meta:user-defined>
    <meta:user-defined meta:name="OVERHEIDop.GmbID/DC.identifier">gmb-2026-365204</meta:user-defined>
    <meta:user-defined meta:name="OVERHEIDop.versieInformatie"/>
  </office:meta>
</office:document-meta>
</file>