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tte Paardstraat 6, 4461AC Goes - Aanvraag omgevingsvergunning voor het verbouwen van een winkel naar appartemen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7 juli 2026 een aanvraag hebben ontvangen voor een omgevingsvergunning op de locatie Witte Paardstraat 6, 4461AC Goes. De aanvraag is geregistreerd onder zaaknummer Z2026-00005384. De aanvraag betreft:</text:p>
            <text:p text:style-name="common-al">het verbouwen van een winkel naar appartement</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6519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9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9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ActiviteitOmgevingsvergunning/OVERHEIDop.activiteit">bouwen</meta:user-defined>
    <meta:user-defined meta:name="OVERHEIDop.referentienummer">Rx.Mission zaak Z2026-00005384</meta:user-defined>
    <meta:user-defined meta:name="DCTERMS.abstract">Witte Paardstraat 6, 4461AC Goes - Aanvraag omgevingsvergunning voor het verbouwen van een winkel naar appartement</meta:user-defined>
    <dc:language>nl</dc:language>
    <meta:user-defined meta:name="OVERHEIDop.locatietype/OVERHEIDop.gebiedsmarkering">Vlak</meta:user-defined>
    <meta:user-defined meta:name="DC.title">Witte Paardstraat 6, 4461AC Goes - Aanvraag omgevingsvergunning voor het verbouwen van een winkel naar appartement</meta:user-defined>
    <meta:user-defined meta:name="DCTERMS.W3CDTF/DCTERMS.available">2026-07-30</meta:user-defined>
    <meta:user-defined meta:name="DCTERMS.W3CDTF/OVERHEIDop.jaargang">2026</meta:user-defined>
    <meta:user-defined meta:name="OVERHEIDop.publicationIssue">365194</meta:user-defined>
    <meta:user-defined meta:name="OVERHEIDop.GmbID/DC.identifier">gmb-2026-365194</meta:user-defined>
    <meta:user-defined meta:name="OVERHEIDop.versieInformatie"/>
  </office:meta>
</office:document-meta>
</file>