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laatsen van een bedrijfsdeur, Dorpsstraat 66, 7261 AX Ruu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is een aanvraag ontvangen voor het plaatsen van een bedrijfsdeur op locatie Dorpsstraat 66, 7261 AX Ruurlo. De aanvraag is geregistreerd onder zaaknummer Z2026-00001394. De aanvraag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6518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8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8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94</meta:user-defined>
    <meta:user-defined meta:name="DCTERMS.abstract">Betreft: Aanvraag op locatie Dorpsstraat 66, 7261AX Ruurlo</meta:user-defined>
    <dc:language>nl</dc:language>
    <meta:user-defined meta:name="OVERHEIDop.locatietype/OVERHEIDop.gebiedsmarkering">Vlak</meta:user-defined>
    <meta:user-defined meta:name="DC.title">Aanvraag vergunning voor plaatsen van een bedrijfsdeur, Dorpsstraat 66, 7261 AX Ruurlo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184</meta:user-defined>
    <meta:user-defined meta:name="OVERHEIDop.GmbID/DC.identifier">gmb-2026-365184</meta:user-defined>
    <meta:user-defined meta:name="OVERHEIDop.versieInformatie"/>
  </office:meta>
</office:document-meta>
</file>