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eds vergunde vergunning voor het splitsen van een langgevelboerderij aan Ganzestraat 29 5527JA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1-02-2026 een omgevingsvergunning verleend. De gemeente geeft hiermee toestemming voor het splitsen van een langgevelboerderij aan Ganzestraat 29 5527JA Hapert (reeds vergunde vergunning, nu de publicatie op RoDK). Het kenmerk van de gemeente voor deze zaak is ZBLA2025-000504.</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6516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16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5-000504</meta:user-defined>
    <meta:user-defined meta:name="DCTERMS.abstract">splitsen van een langgevelboerderij</meta:user-defined>
    <dc:language>nl</dc:language>
    <meta:user-defined meta:name="DC.title">Reeds vergunde vergunning voor het splitsen van een langgevelboerderij aan Ganzestraat 29 5527JA Hapert</meta:user-defined>
    <meta:user-defined meta:name="OVERHEIDop.locatietype/OVERHEIDop.gebiedsmarkering">GeometrieRef</meta:user-defined>
    <meta:user-defined meta:name="DCTERMS.W3CDTF/DCTERMS.available">2026-07-30</meta:user-defined>
    <meta:user-defined meta:name="DCTERMS.W3CDTF/OVERHEIDop.jaargang">2026</meta:user-defined>
    <meta:user-defined meta:name="OVERHEIDop.externeBijlage">Besluit Omgevingsvergunning ZBLA2025-000504 gea...|exb-2026-27200</meta:user-defined>
    <meta:user-defined meta:name="OVERHEIDop.externeBijlage">Afwijkvergunning|exb-2026-27201</meta:user-defined>
    <meta:user-defined meta:name="OVERHEIDop.publicationIssue">365161</meta:user-defined>
    <meta:user-defined meta:name="OVERHEIDop.GmbID/DC.identifier">gmb-2026-365161</meta:user-defined>
    <meta:user-defined meta:name="OVERHEIDop.versieInformatie"/>
  </office:meta>
</office:document-meta>
</file>