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53, Waalweg 5, 2988CH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aanvraag omgevingsvergunning ontvangen voor Schuurwoning nabij Waalweg 1a Rijsoord locatie Waalweg 5, 2988CH Ridderkerk. De aanvraag is geregistreerd onder zaaknummer Z2026-00000653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514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14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653</meta:user-defined>
    <meta:user-defined meta:name="DCTERMS.abstract">Betreft: Bopa - Schuurwoning Waalweg 1a Rijsoord [Z2026-00000653], Waalweg 5, 2988CH Ridderkerk</meta:user-defined>
    <dc:language>nl</dc:language>
    <meta:user-defined meta:name="OVERHEIDop.locatietype/OVERHEIDop.gebiedsmarkering">Vlak</meta:user-defined>
    <meta:user-defined meta:name="DC.title">Kennisgeving aanvraag omgevingsvergunning Z2026-00000653, Waalweg 5, 2988CH Ridderke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145</meta:user-defined>
    <meta:user-defined meta:name="OVERHEIDop.GmbID/DC.identifier">gmb-2026-365145</meta:user-defined>
    <meta:user-defined meta:name="OVERHEIDop.versieInformatie"/>
  </office:meta>
</office:document-meta>
</file>