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ourtine 8 1383B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ozijnen en ramen vervangen voorgevel</text:p>
            <text:p text:style-name="common-al">Zaakadres: Courtine 8 1383BN Weesp</text:p>
            <text:p text:style-name="common-al">Datum ontvangst: 10-07-2026</text:p>
            <text:p text:style-name="common-al">Zaaknummer: Z2026-031287</text:p>
            <text:p text:style-name="common-al">DSO-nummer: 20260710011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1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287</meta:user-defined>
    <meta:user-defined meta:name="DCTERMS.abstract">Kozijnen en ramen vervangen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ourtine 8 1383BN Wees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42</meta:user-defined>
    <meta:user-defined meta:name="OVERHEIDop.GmbID/DC.identifier">gmb-2026-365142</meta:user-defined>
    <meta:user-defined meta:name="OVERHEIDop.versieInformatie"/>
  </office:meta>
</office:document-meta>
</file>