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het aanleggen van een uitweg en het vellen van meerdere bomen (kadestraal perceel: BRC00A2351) op de locatie Prins Hendriklaan te Blaricum, ingekomen 24 juli 2026 (zaaknummer OMG 2026-0370)</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aanvraag voor een omgevingsvergunning ontvangen. De aanvraag is voor het bouwen van een woning, het aanleggen van een uitweg en het vellen van meerdere bomen (kadestraal perceel: BRC00A2351) op de locatie Prins Hendriklaan te Blaricum.</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651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woning, het aanleggen van een uitweg en het vellen van meerdere bomen (kadestraal perceel: BRC00A2351) op de locatie Prins Hendriklaan te Blaricum, ingekomen 24 juli 2026 (zaaknummer OMG 2026-0370)</meta:user-defined>
    <meta:user-defined meta:name="DCTERMS.W3CDTF/DCTERMS.available">2026-07-30</meta:user-defined>
    <meta:user-defined meta:name="DCTERMS.W3CDTF/OVERHEIDop.jaargang">2026</meta:user-defined>
    <meta:user-defined meta:name="OVERHEIDop.publicationIssue">365139</meta:user-defined>
    <meta:user-defined meta:name="OVERHEIDop.GmbID/DC.identifier">gmb-2026-365139</meta:user-defined>
    <meta:user-defined meta:name="OVERHEIDop.versieInformatie"/>
  </office:meta>
</office:document-meta>
</file>