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rfafscheiding op de locatie De Schout 8, 1251BN te Laren (zaaknummer OMG 2026-0162)</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omgevingsvergunning verleend. Dit besluit is verzonden op 27 juli 2026. De gemeente geeft hiermee toestemming voor het plaatsen van erfafscheiding op de locatie De Schout 8, 1251BN te Laren.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laren.nl/bezwaar-maken-besluit-gemeente" xlink:type="simple">www.laren.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6513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3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3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van erfafscheiding op de locatie De Schout 8, 1251BN te Laren (zaaknummer OMG 2026-0162)</meta:user-defined>
    <meta:user-defined meta:name="DCTERMS.W3CDTF/DCTERMS.available">2026-07-30</meta:user-defined>
    <meta:user-defined meta:name="DCTERMS.W3CDTF/OVERHEIDop.jaargang">2026</meta:user-defined>
    <meta:user-defined meta:name="OVERHEIDop.publicationIssue">365132</meta:user-defined>
    <meta:user-defined meta:name="OVERHEIDop.GmbID/DC.identifier">gmb-2026-365132</meta:user-defined>
    <meta:user-defined meta:name="OVERHEIDop.versieInformatie"/>
  </office:meta>
</office:document-meta>
</file>