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aanbrengen van reclame, aan Griftdijk 99, 6515A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Z2026-00002575 voor een omgevingsvergunning aan Griftdijk 99, 6515AE Nijmegen niet te behandelen. Het verzoek ging over het aanbrengen van reclame. Het zag op de volgende activiteit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deze aanvraag buiten behandeling is gesteld.</text:p>
            <text:p text:style-name="common-al">
            <text:span text:style-name="nadrukvet">Bent u het niet eens met het besluit?</text:span>
          </text:p>
            <text:p text:style-name="last-al">U kunt de gemeente tot 7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512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2575</meta:user-defined>
    <meta:user-defined meta:name="DCTERMS.abstract">Betreft: Besluit op locatie Griftdijk 99, 6515AE Nijmeg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Buiten behandelingstelling  het aanbrengen van reclame, aan Griftdijk 99, 6515AE Nijmegen</meta:user-defined>
    <meta:user-defined meta:name="OVERHEIDop.datumEindeReactietermijn">2026-09-07</meta:user-defined>
    <meta:user-defined meta:name="OVERHEIDop.terinzageleggingBG">https://jeleefomgeving.nl/inzien/001479179/6e32d426-8465-41e7-bad5-2c69690f768f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27</meta:user-defined>
    <meta:user-defined meta:name="OVERHEIDop.GmbID/DC.identifier">gmb-2026-365127</meta:user-defined>
    <meta:user-defined meta:name="OVERHEIDop.versieInformatie"/>
  </office:meta>
</office:document-meta>
</file>