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oorgenomen grondverkoop aan “Stedin Netbeheer BV”</text:p>
      <text:section text:name="zakelijke-mededeling_id1-3-2" text:style-name="zakelijke-mededeling">
        <text:section text:name="zakelijke-mededeling-tekst_id1-3-2-1" text:style-name="zakelijke-mededeling-tekst">
          <text:section text:name="tekst_id1-3-2-1-1" text:style-name="tekst">
            <text:p text:style-name="common-al">De gemeente Wijk bij Duurstede heeft het voornemen om een stuk gemeentegrond gelegen nabij kruising Kerkeland /Weidedreef te Langbroek te verkopen aan “Stedin Netbeheer BV”.</text:p>
            <text:p text:style-name="common-al">Het betreft de verkoop van een stuk gemeentegrond met een oppervlakte van circa 22 m2. De grond is kadastraal bekend bij de gemeente Langbroek als sectie A nummer 2261 (gedeeltelijk). De grond is gelegen nabij de kruising Kerkeland / Weidedreef te Langbroek.</text:p>
            <text:p text:style-name="common-al">Door de verkoop van het stuk grond kan “Stedin Netbeheer BV” een MS distributiestation met daarin de nodige voorzieningen plaatsen. Dit distributiestation is nodig om de huidige en toekomstige leveringszekerheid van elektra in het verzorgingsgebied te kunnen waarborgen. Zo blijft er voldoende ruimte op het net voor burgers, overheden en bedrijven om te groeien en te vergroenen </text:p>
            <text:p text:style-name="common-al">
            <text:span text:style-name="nadrukvet">Toelichting en motivering</text:span>
          </text:p>
            <text:p text:style-name="common-al">Met deze publicatie geeft de gemeente uitvoering aan het arrest van de Hoge Raad van 26 november 2021 (ECLI:NL:HR:2021:1778, het ‘Didam-arrest’). De gemeente vindt dat “Stedin Netbeheer BV” redelijkerwijs als de enige serieuze gegadigde in aanmerking komt voor de aankoop van het perceel. De motivatie hiervoor is als volgt:</text:p>
            <text:list text:style-name="id1-3-2-1-1-6">
              <text:list-item text:style-override="id1-3-2-1-1-6-1">
                <text:number>-</text:number>
                <text:p text:style-name="al">De gronduitgifte geschiedt uitsluitend ten behoeve van het plaatsen van een distributiestation</text:p>
              </text:list-item>
              <text:list-item text:style-override="id1-3-2-1-1-6-2">
                <text:number>-</text:number>
                <text:p text:style-name="al">“Stedin Netbeheer BV” is in dit gebied de aangewezen netbeheerder die verantwoordelijk is voor de aanleg, het onderhoud en het beheer van de middenspannings- en laagspanningsnetwerken. Dit staat los van de vrijheid van consumenten om een leverancier van elektra te kiezen. </text:p>
              </text:list-item>
            </text:list>
            <text:p text:style-name="common-al">
            <text:span text:style-name="nadrukvet">Reageren</text:span>
          </text:p>
            <text:p text:style-name="last-al">Mocht u zich niet kunnen verenigen met het voornemen en merkt u zichzelf aan als belanghebbende, dan dient u dat binnen 20 dagen na publicatie van deze bekendmaking gemotiveerd kenbaar te maken bij de gemeente Wijk bij Duurstede op <text:a xlink:href="mailto:info@wijkbijduurstede.nl" xlink:type="simple">i<text:span text:style-name="nadrukondlijn">nfo@wijkbijduurstede.nl</text:span></text:a> onder vermelding van “Grondverkoop Stedin nabij Kerkeland te Langbro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6512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Wijk bij Duurstede</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grondverkoop aan “Stedin Netbeheer BV”</meta:user-defined>
    <meta:user-defined meta:name="DCTERMS.W3CDTF/DCTERMS.available">2026-07-31</meta:user-defined>
    <meta:user-defined meta:name="DCTERMS.W3CDTF/OVERHEIDop.jaargang">2026</meta:user-defined>
    <meta:user-defined meta:name="OVERHEIDop.publicationIssue">365121</meta:user-defined>
    <meta:user-defined meta:name="OVERHEIDop.GmbID/DC.identifier">gmb-2026-365121</meta:user-defined>
    <meta:user-defined meta:name="OVERHEIDop.versieInformatie"/>
  </office:meta>
</office:document-meta>
</file>