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br. van Doornelaan 128c, Horst (HOR01 O 1382), Kennisgeving verlenging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10830</text:p>
            <text:p text:style-name="common-al">De omschrijving van de zaak: plaatsen van een transportverdeelstation voor verzwaring elektriciteitsnet</text:p>
            <text:p text:style-name="common-al">De ontvangstdatum van de zaak: 3 juni 2026</text:p>
            <text:p text:style-name="common-al">De globale locatie: Gebr. van Doornelaan 128c, Horst (HOR01 O 1382)</text:p>
            <text:p text:style-name="common-al">De ingerichte naam van het zaaktype: Omgevingsvergunning</text:p>
            <text:p text:style-name="common-al"/>
            <text:p text:style-name="common-al">
            <text:span text:style-name="nadrukvet">Activiteit(en)</text:span>
          </text:p>
            <text:list text:style-name="id1-3-2-1-1-9">
              <text:list-item text:style-override="id1-3-2-1-1-9-1">
                <text:number>•</text:number>
                <text:p text:style-name="al">het bouwen van een bouwwerk</text:p>
              </text:list-item>
              <text:list-item text:style-override="id1-3-2-1-1-9-2">
                <text:number>•</text:number>
                <text:p text:style-name="al">afwijken van regels in het Omgevingsplan</text:p>
              </text:list-item>
              <text:list-item text:style-override="id1-3-2-1-1-9-3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besluitdatum: 28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6511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10830</meta:user-defined>
    <meta:user-defined meta:name="DCTERMS.abstract">Betreft: Beschikking verlenging beslistermijn op locatie Gebr. van Doornelaan 128c, Horst (HOR01 O 1382)</meta:user-defined>
    <dc:language>nl</dc:language>
    <meta:user-defined meta:name="OVERHEIDop.locatietype/OVERHEIDop.gebiedsmarkering">Vlak</meta:user-defined>
    <meta:user-defined meta:name="DC.title">Gebr. van Doornelaan 128c, Horst (HOR01 O 1382), Kennisgeving verlenging beslistermijn Omgevingsvergunn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14</meta:user-defined>
    <meta:user-defined meta:name="OVERHEIDop.GmbID/DC.identifier">gmb-2026-365114</meta:user-defined>
    <meta:user-defined meta:name="OVERHEIDop.versieInformatie"/>
  </office:meta>
</office:document-meta>
</file>