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realiseren nieuwe opfokstal met berging, Deventer Kunstweg 1a, 7156 NW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is een aanvraag ontvangen voor het realiseren nieuwe opfokstal met berging op locatie Deventer Kunstweg 1a, 7156 NW Beltrum. De aanvraag is geregistreerd onder zaaknummer Z2026-00001392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511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1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1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92</meta:user-defined>
    <meta:user-defined meta:name="DCTERMS.abstract">Betreft: Aanvraag op locatie Deventer Kunstweg 1a, 7156NW Beltrum</meta:user-defined>
    <dc:language>nl</dc:language>
    <meta:user-defined meta:name="OVERHEIDop.locatietype/OVERHEIDop.gebiedsmarkering">Vlak</meta:user-defined>
    <meta:user-defined meta:name="DC.title">Aanvraag vergunning voor realiseren nieuwe opfokstal met berging, Deventer Kunstweg 1a, 7156 NW Beltru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10</meta:user-defined>
    <meta:user-defined meta:name="OVERHEIDop.GmbID/DC.identifier">gmb-2026-365110</meta:user-defined>
    <meta:user-defined meta:name="OVERHEIDop.versieInformatie"/>
  </office:meta>
</office:document-meta>
</file>