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ingetrokken verzoek, isoleren van de vloer van de woning, Binnenhaven 115 1781BN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Ingetrokken verzoek om omgevingsvergunning.</text:span>
          </text:p>
            <text:p text:style-name="common-al">Burgemeester en wethouders van Den Helder maken bekend dat het volgende verzoek voor een omgevingsvergunning is ingetrokken:</text:p>
            <text:p text:style-name="common-al">Binnenhaven 115 1781BN Den Helder, isoleren van de vloer van de woning</text:p>
            <text:p text:style-name="last-al">Verzenddatum: 28-07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6510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7-0098</meta:user-defined>
    <meta:user-defined meta:name="DCTERMS.abstract">isoleren van de vloer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ingetrokken verzoek, isoleren van de vloer van de woning, Binnenhaven 115 1781BN Den Helde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06</meta:user-defined>
    <meta:user-defined meta:name="OVERHEIDop.GmbID/DC.identifier">gmb-2026-365106</meta:user-defined>
    <meta:user-defined meta:name="OVERHEIDop.versieInformatie"/>
  </office:meta>
</office:document-meta>
</file>