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 in 6 appartementen, Hogewoerd 101 2311HJ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1127</text:p>
            <text:p text:style-name="common-al">
            <text:span text:style-name="nadrukvet">Ingekomen:</text:span> 28-07-2026</text:p>
            <text:p text:style-name="common-al">
            <text:span text:style-name="nadrukvet">Locatie:</text:span> Hogewoerd 101 2311HJ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1127" xlink:type="simple">publicatiesomgevingsvergunningen@leiden.nl</text:a> de volgende gegevens:</text:p>
            <text:p text:style-name="common-al">-het kenmerk van de aanvraag: Z/26/4021127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510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1127</meta:user-defined>
    <meta:user-defined meta:name="DCTERMS.abstract">veranderen van een woning in 6 appartemen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veranderen van een woning in 6 appartementen, Hogewoerd 101 2311HJ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863_Samenvatting 000|exb-2026-27196</meta:user-defined>
    <meta:user-defined meta:name="OVERHEIDop.publicationIssue">365103</meta:user-defined>
    <meta:user-defined meta:name="OVERHEIDop.GmbID/DC.identifier">gmb-2026-365103</meta:user-defined>
    <meta:user-defined meta:name="OVERHEIDop.versieInformatie"/>
  </office:meta>
</office:document-meta>
</file>