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Hawaiian OPS NL, Hermanus Boexstraat 27A 5611A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347 </text:p>
            <text:p text:style-name="common-al"> Omschrijving: horecabedrijf Hawaiian OPS N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rmanus Boexstraat 27A 5611AH Eindhoven</text:p>
              </text:list-item>
            </text:list>
            <text:p text:style-name="common-al"> Datum ontvangst: 24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0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347</meta:user-defined>
    <meta:user-defined meta:name="DCTERMS.abstract">horecabedrijf Hawaiian OPS NL</meta:user-defined>
    <dc:language>nl</dc:language>
    <meta:user-defined meta:name="OVERHEIDop.locatietype/OVERHEIDop.gebiedsmarkering">Punt</meta:user-defined>
    <meta:user-defined meta:name="DC.title">Ingekomen aanvraag: horecabedrijf Hawaiian OPS NL, Hermanus Boexstraat 27A 5611AH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98</meta:user-defined>
    <meta:user-defined meta:name="OVERHEIDop.GmbID/DC.identifier">gmb-2026-365098</meta:user-defined>
    <meta:user-defined meta:name="OVERHEIDop.versieInformatie"/>
  </office:meta>
</office:document-meta>
</file>