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bouwen van een berging op de locatie Rivierdijk 165 te Hardinxveld-Giessendam zaaknummer 9003657541</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bouwen van een berging op de locatie Rivierdijk 165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7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509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9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bouwen van een berging op de locatie Rivierdijk 165 te Hardinxveld-Giessendam zaaknummer 9003657541</meta:user-defined>
    <meta:user-defined meta:name="DCTERMS.W3CDTF/DCTERMS.available">2026-07-30</meta:user-defined>
    <meta:user-defined meta:name="DCTERMS.W3CDTF/OVERHEIDop.jaargang">2026</meta:user-defined>
    <meta:user-defined meta:name="OVERHEIDop.publicationIssue">365096</meta:user-defined>
    <meta:user-defined meta:name="OVERHEIDop.GmbID/DC.identifier">gmb-2026-365096</meta:user-defined>
    <meta:user-defined meta:name="OVERHEIDop.versieInformatie"/>
  </office:meta>
</office:document-meta>
</file>