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Lupine-oord 10, verleende omgevingsvergunning plaatsen carport met plan afwijk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79432 verleend. De gemeente heeft besloten mee te werken aan een (buitenplanse) afwijking van het omgevingsplan voor het plaatsen van een carport aan Lupine-oord 10, 3991 VJ Houten. </text:p>
            <text:p text:style-name="common-al">
            
          </text:p>
            <text:p text:style-name="common-al">De verzenddatum van het besluit is 28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50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9432</meta:user-defined>
    <dc:language>nl</dc:language>
    <meta:user-defined meta:name="DC.title">Houten, Lupine-oord 10, verleende omgevingsvergunning plaatsen carport met plan afwijking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195</meta:user-defined>
    <meta:user-defined meta:name="OVERHEIDop.publicationIssue">365090</meta:user-defined>
    <meta:user-defined meta:name="OVERHEIDop.GmbID/DC.identifier">gmb-2026-365090</meta:user-defined>
    <meta:user-defined meta:name="OVERHEIDop.versieInformatie"/>
  </office:meta>
</office:document-meta>
</file>