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inkerstraat 51-H 1053D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voorgevel en het plaatsen van gevelreclame op de begane grond</text:p>
            <text:p text:style-name="common-al">Besluit: verleend</text:p>
            <text:p text:style-name="common-al">Besluit verzonden op: 23-07-2026</text:p>
            <text:p text:style-name="common-al">Zaakadres: Kinkerstraat 51-H 1053DE Amsterdam</text:p>
            <text:p text:style-name="common-al">Zaaknummer: Z2026-015722</text:p>
            <text:p text:style-name="common-al">DSO-nummer: 20260409010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5722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08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722</meta:user-defined>
    <meta:user-defined meta:name="DCTERMS.abstract">wijzigen van de voorgevel en het plaatsen van gevelreclame op de begane gro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inkerstraat 51-H 1053DE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82</meta:user-defined>
    <meta:user-defined meta:name="OVERHEIDop.GmbID/DC.identifier">gmb-2026-365082</meta:user-defined>
    <meta:user-defined meta:name="OVERHEIDop.versieInformatie"/>
  </office:meta>
</office:document-meta>
</file>