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noveren en vernieuwen van de dubbele monumentale woning De Lindenhof op de locatie Zevenheuvelenweg 65 te Berg en Dal zaaknummer Z26AB.06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7 juli 2026 </text:p>
            <text:p text:style-name="common-al">
            <text:span text:style-name="nadrukvet">DSO-kenmerk:</text:span> 2026072700298</text:p>
            <text:p text:style-name="common-al">
            <text:span text:style-name="nadrukvet">Voor:</text:span> het renoveren en vernieuwen van de dubbele monumentale woning De Lindenhof </text:p>
            <text:p text:style-name="common-al">
            <text:span text:style-name="nadrukvet">Locatie:</text:span> Zevenheuvelenweg 65 te Berg en Dal </text:p>
            <text:p text:style-name="common-al">
            <text:span text:style-name="nadrukvet">Ons zaaknummer:</text:span> Z26AB.069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9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650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noveren en vernieuwen van de dubbele monumentale woning De Lindenhof op de locatie Zevenheuvelenweg 65 te Berg en Dal zaaknummer Z26AB.069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69</meta:user-defined>
    <meta:user-defined meta:name="OVERHEIDop.GmbID/DC.identifier">gmb-2026-365069</meta:user-defined>
    <meta:user-defined meta:name="OVERHEIDop.versieInformatie"/>
  </office:meta>
</office:document-meta>
</file>