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evenementevergunning Heuvelland4Daagse 5 augustus 2026 t/m 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22 juli 2026 besloten een evenementenvergunning te verlenen voor het organiseren van Heuvelland wandel4daagse 5 t/m 9 augustus 2026 in Berg en Terblijt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De burgemeester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 Sector Bestuursrecht, Postbus 950, 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common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6502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burg aan de Geul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34</meta:user-defined>
    <meta:user-defined meta:name="DCTERMS.abstract">Betreft: Beschikking op aanvraag evenementevergunning Heuvelland4Daagse</meta:user-defined>
    <dc:language>nl</dc:language>
    <meta:user-defined meta:name="OVERHEIDop.locatietype/OVERHEIDop.gebiedsmarkering">Punt</meta:user-defined>
    <meta:user-defined meta:name="DC.title">Verleende evenementevergunning Heuvelland4Daagse 5 augustus 2026 t/m 9 augustus 202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26</meta:user-defined>
    <meta:user-defined meta:name="OVERHEIDop.GmbID/DC.identifier">gmb-2026-365026</meta:user-defined>
    <meta:user-defined meta:name="OVERHEIDop.versieInformatie"/>
  </office:meta>
</office:document-meta>
</file>