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nieuwbouwen kassagebouw Natuurbad Rekken, van Ouwenallerlaan 35, 7157 AZ Rekk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juli 2026 is een aanvraag ontvangen voor het nieuwbouwen kassagebouw Natuurbad Rekken op locatie van Ouwenallerlaan 35, 7157 AZ Rekken. De aanvraag is geregistreerd onder zaaknummer Z2026-00001389. De aanvraag betreft de volgende activiteiten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Procedure</text:span>
          </text:p>
            <text:p text:style-name="last-al">De aanvraag zal worden behandeld volgens de geldende procedur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6502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02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02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389</meta:user-defined>
    <meta:user-defined meta:name="DCTERMS.abstract">Betreft: Aanvraag op locatie van Ouwenallerlaan 35, 7157AZ Rekken</meta:user-defined>
    <dc:language>nl</dc:language>
    <meta:user-defined meta:name="OVERHEIDop.locatietype/OVERHEIDop.gebiedsmarkering">Vlak</meta:user-defined>
    <meta:user-defined meta:name="DC.title">Aanvraag vergunning voor nieuwbouwen kassagebouw Natuurbad Rekken, van Ouwenallerlaan 35, 7157 AZ Rekk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024</meta:user-defined>
    <meta:user-defined meta:name="OVERHEIDop.GmbID/DC.identifier">gmb-2026-365024</meta:user-defined>
    <meta:user-defined meta:name="OVERHEIDop.versieInformatie"/>
  </office:meta>
</office:document-meta>
</file>