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container aan Musschenbroekstraat 14, 4904 KL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Musschenbroekstraat 14 Tijdelijk gebruik gemeentegrond plaatsen container   (zaaknummer 1101603 verzonden op 28-07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1603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650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603</meta:user-defined>
    <dc:language>nl</dc:language>
    <meta:user-defined meta:name="OVERHEIDop.locatietype/OVERHEIDop.gebiedsmarkering">Punt</meta:user-defined>
    <meta:user-defined meta:name="DC.title">Toestemming voor tijdelijk gebruik gemeentegrond plaatsen container aan Musschenbroekstraat 14, 4904 KL Oosterhou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5007</meta:user-defined>
    <meta:user-defined meta:name="OVERHEIDop.GmbID/DC.identifier">gmb-2026-365007</meta:user-defined>
    <meta:user-defined meta:name="OVERHEIDop.versieInformatie"/>
  </office:meta>
</office:document-meta>
</file>