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nieuw bedrijfsgebouw op de locatie Bunsenstraat 34 te Dordrecht zaaknummer 900368330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ouwen van een nieuw bedrijfsgebouw op de locatie Bunsenstraat 32-34 en Kelvinstraat 2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0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500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0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0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een nieuw bedrijfsgebouw op de locatie Bunsenstraat 34 te Dordrecht zaaknummer 9003683301</meta:user-defined>
    <meta:user-defined meta:name="DCTERMS.W3CDTF/DCTERMS.available">2026-07-30</meta:user-defined>
    <meta:user-defined meta:name="DCTERMS.W3CDTF/OVERHEIDop.jaargang">2026</meta:user-defined>
    <meta:user-defined meta:name="OVERHEIDop.publicationIssue">365005</meta:user-defined>
    <meta:user-defined meta:name="OVERHEIDop.GmbID/DC.identifier">gmb-2026-365005</meta:user-defined>
    <meta:user-defined meta:name="OVERHEIDop.versieInformatie"/>
  </office:meta>
</office:document-meta>
</file>