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2 bedrijfspanden op de locatie Panhuizerweg ongenummerd (Perceel F826 F828 en F830) Kesteren  zaaknummer ODR2610718</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de bouw van 2 bedrijfspanden aan de Panhuizerweg ongenummerd (Perceel F826 F828 en F830) Kester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1 juli 2026. De gemeente neemt daarover waarschijnlijk 15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49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bouw van 2 bedrijfspanden op de locatie Panhuizerweg ongenummerd (Perceel F826 F828 en F830) Kesteren  zaaknummer ODR2610718</meta:user-defined>
    <meta:user-defined meta:name="DCTERMS.W3CDTF/DCTERMS.available">2026-07-30</meta:user-defined>
    <meta:user-defined meta:name="DCTERMS.W3CDTF/OVERHEIDop.jaargang">2026</meta:user-defined>
    <meta:user-defined meta:name="OVERHEIDop.publicationIssue">364996</meta:user-defined>
    <meta:user-defined meta:name="OVERHEIDop.GmbID/DC.identifier">gmb-2026-364996</meta:user-defined>
    <meta:user-defined meta:name="OVERHEIDop.versieInformatie"/>
  </office:meta>
</office:document-meta>
</file>