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 van 17-08 t/m 30-10-2026, Spitter parkeervakken achter nr 16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van 17-08 t/m 30-10-2026 op het perceel Spitter parkeervakken achter nr 16 te Heerenveen (16-07-2026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6499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9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9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6.569340</meta:user-defined>
    <dc:language>nl</dc:language>
    <meta:user-defined meta:name="OVERHEIDop.locatietype/OVERHEIDop.gebiedsmarkering">Vlak</meta:user-defined>
    <meta:user-defined meta:name="DC.title">AANVRAAG OMGEVINGSVERGUNNING, tijdelijk gebruik openbare ruimte van 17-08 t/m 30-10-2026, Spitter parkeervakken achter nr 16 te Heerenve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995</meta:user-defined>
    <meta:user-defined meta:name="OVERHEIDop.GmbID/DC.identifier">gmb-2026-364995</meta:user-defined>
    <meta:user-defined meta:name="OVERHEIDop.versieInformatie"/>
  </office:meta>
</office:document-meta>
</file>