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gevel en raam reclame met LED lichtbakken, Nieuwe Emmasingel 44 5611AM Eindhoven 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4992</text:p>
            <text:p text:style-name="common-al">Omschrijving: plaatsen van gevel en raam reclame met LED lichtbakk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Nieuwe Emmasingel 44 5611AM Eindhoven</text:p>
              </text:list-item>
            </text:list>
            <text:p text:style-name="common-al">Soort aanvraag: Monumenten (omgevingsplanactiviteit)</text:p>
            <text:p text:style-name="common-al">Besluit: Buiten behandeling gesteld</text:p>
            <text:p text:style-name="common-al">Besluitdatum: 28-07-2026</text:p>
            <text:p text:style-name="common-al">Heeft u direct belang bij deze beslissing? Dan kunt u binnen zes weken, nadat het besluit aan de aanvrager bekend is gemaakt, schriftelijk bezwaar maken.</text:p>
            <text:p text:style-name="last-al">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99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992</meta:user-defined>
    <meta:user-defined meta:name="DCTERMS.abstract">plaatsen van gevel en raam reclame met LED lichtbakken</meta:user-defined>
    <dc:language>nl</dc:language>
    <meta:user-defined meta:name="OVERHEIDop.locatietype/OVERHEIDop.gebiedsmarkering">Punt</meta:user-defined>
    <meta:user-defined meta:name="DC.title">Besluit op aanvraag: plaatsen van gevel en raam reclame met LED lichtbakken, Nieuwe Emmasingel 44 5611AM Eindhoven Gemeente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91</meta:user-defined>
    <meta:user-defined meta:name="OVERHEIDop.GmbID/DC.identifier">gmb-2026-364991</meta:user-defined>
    <meta:user-defined meta:name="OVERHEIDop.versieInformatie"/>
  </office:meta>
</office:document-meta>
</file>