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aanleg en het gebruik van tijdelijke bouwwegen op de locatie Waalbandijk nabij Ochten  zaaknummer ODR261070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de aanleg en het gebruik van tijdelijke bouwwegen aan de Waalbandijk nabij Ocht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1 juli 2026. De gemeente neemt daarover waarschijnlijk 15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498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8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8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aanleg en het gebruik van tijdelijke bouwwegen op de locatie Waalbandijk nabij Ochten  zaaknummer ODR2610700</meta:user-defined>
    <meta:user-defined meta:name="DCTERMS.W3CDTF/DCTERMS.available">2026-07-30</meta:user-defined>
    <meta:user-defined meta:name="DCTERMS.W3CDTF/OVERHEIDop.jaargang">2026</meta:user-defined>
    <meta:user-defined meta:name="OVERHEIDop.publicationIssue">364986</meta:user-defined>
    <meta:user-defined meta:name="OVERHEIDop.GmbID/DC.identifier">gmb-2026-364986</meta:user-defined>
    <meta:user-defined meta:name="OVERHEIDop.versieInformatie"/>
  </office:meta>
</office:document-meta>
</file>