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VFL-melding: Ds J A Visserstraat 48, 6988AL Lathum, het gebruiken van gemeentegrond van 27 tot 29 juli 2026</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melding ontvangen voor het gebruiken van gemeentegrond van 27 tot 29 juli 2026 aan de Ds J A Visserstraat 48, 6988AL Lathum. De melding is geregistreerd onder zaaknummer Z2026-00002186.</text:p>
            <text:p text:style-name="common-al"/>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49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86</meta:user-defined>
    <dc:language>nl</dc:language>
    <meta:user-defined meta:name="OVERHEIDop.locatietype/OVERHEIDop.gebiedsmarkering">Punt</meta:user-defined>
    <meta:user-defined meta:name="DC.title">Kennisgeving ontvangst VFL-melding: Ds J A Visserstraat 48, 6988AL Lathum, het gebruiken van gemeentegrond van 27 tot 29 juli 2026</meta:user-defined>
    <meta:user-defined meta:name="DCTERMS.W3CDTF/DCTERMS.available">2026-07-30</meta:user-defined>
    <meta:user-defined meta:name="DCTERMS.W3CDTF/OVERHEIDop.jaargang">2026</meta:user-defined>
    <meta:user-defined meta:name="OVERHEIDop.publicationIssue">364980</meta:user-defined>
    <meta:user-defined meta:name="OVERHEIDop.GmbID/DC.identifier">gmb-2026-364980</meta:user-defined>
    <meta:user-defined meta:name="OVERHEIDop.versieInformatie"/>
  </office:meta>
</office:document-meta>
</file>