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prefab kiosk op het adres Rijksweg-Zuid t.h.v. Fastned station, Ruc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e gemeente Rucphen heeft een aanvraag voor een omgevingsvergunning ontvangen. De vergunning is aangevraagd voor het realiseren van een prefab kiosk op het adres Rijksweg-Zuid t.h.v. Fastned station, Rucph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 27-07-2026. De gemeente neemt daarover waarschijnlijk voor 21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65-3495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36497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6/124354</meta:user-defined>
    <dc:language>nl</dc:language>
    <meta:user-defined meta:name="OVERHEIDop.locatietype/OVERHEIDop.gebiedsmarkering">Vlak</meta:user-defined>
    <meta:user-defined meta:name="DC.title">Aanvraag vergunning voor het realiseren van een prefab kiosk op het adres Rijksweg-Zuid t.h.v. Fastned station, Rucph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4973</meta:user-defined>
    <meta:user-defined meta:name="OVERHEIDop.GmbID/DC.identifier">gmb-2026-364973</meta:user-defined>
    <meta:user-defined meta:name="OVERHEIDop.versieInformatie"/>
  </office:meta>
</office:document-meta>
</file>