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23679806i2c5a20b0-fbff-4c8d-9144-f1e5ff9fdeb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stadsdeel Noord, verkeersbesluit Sperwerlaan, aanleggen van een voetgangersoversteek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Sperwerlaan in het verlengde ligt van het Spreeuwenpark, en een erftoegangsweg is waar een maximum snelheid geldt van 30 kilometer per uur;</text:p>
              </text:list-item>
              <text:list-item text:style-override="id1-3-2-2-1-7-2">
                <text:number>•</text:number>
                <text:p text:style-name="al">de oversteekbaarheid van de Sperwerlaan verbeterd en verkeersveiliger gemaakt wordt, door het aanbrengen van een voetgangersoversteekplaats in combinatie met een drempelplateau, ter hoogte van en tussen perceelnummers 1-5 en 2-6;</text:p>
              </text:list-item>
              <text:list-item text:style-override="id1-3-2-2-1-7-3">
                <text:number>•</text:number>
                <text:p text:style-name="al">bovengenoemde maatregel is opgenomen in het Uitvoeringsplan Veilig Lopen en Fietsen 2025 in het kader van het verbeteren en verkeersveiliger maken van solitaire voetgangersoversteken;</text:p>
              </text:list-item>
              <text:list-item text:style-override="id1-3-2-2-1-7-4">
                <text:number>•</text:number>
                <text:p text:style-name="al">het voordeel dat met deze maatregel ontstaat in de verkeersveiligheid voor overstekende voetgangers zwaarder weegt dan het gegeven dat het verkeer moet stoppen op het moment dat een of meerdere voetgangers oversteken of willen oversteken;</text:p>
              </text:list-item>
              <text:list-item text:style-override="id1-3-2-2-1-7-5">
                <text:number>•</text:number>
                <text:p text:style-name="al">op 13 januari 2026 overleg met het Toetsteam Openbare Ruimte &amp; Mobiliteit heeft plaatsgevonden, waarbij het Toetsteam Openbare Ruimte &amp; Mobiliteit op het plan heeft geadviseerd;</text:p>
              </text:list-item>
              <text:list-item text:style-override="id1-3-2-2-1-7-6">
                <text:number>•</text:number>
                <text:p text:style-name="al">overeenkomstig artikel 24 van het Besluit administratieve bepalingen inzake het wegverkeer, overleg is gepleegd met een gemandateerde van de politie, eenheid Amsterdam;</text:p>
              </text:list-item>
              <text:list-item text:style-override="id1-3-2-2-1-7-7">
                <text:number>•</text:number>
                <text:p text:style-name="al">deze aanwijzing van verkeersmaatregelen in het algemeen verkeersbelang wenselijk en/of noodzakelijk kan worden geacht;</text:p>
              </text:list-item>
              <text:list-item text:style-override="id1-3-2-2-1-7-8">
                <text:number>•</text:number>
                <text:p text:style-name="al">gezien artikel 2 van de WVW 1994, deze maatregel strekt tot het verzekeren van de veiligheid op de weg;</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plaatsen van markering zoals bedoeld in hoofdstuk IV, paragraaf 2, lid 9, van de Uitvoeringsvoorschriften van het Besluit administratieve bepalingen inzake het wegverkeer (BABW), inclusief het plaatsen van verkeersborden conform model <text:span text:style-name="nadrukvet">L2</text:span>, van Bijlage I van het RVV 1990, een voetgangersoversteekplaats aan te leggen in de Sperwerlaan, ter hoogte van en tussen perceelnummers 1-5 en 2-6.</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10.1mm" svg:height="93.69999999999999mm"><draw:image xlink:href="Pictures/Afbeelding1323679806i2c5a20b0-fbff-4c8d-9144-f1e5ff9fdeba.jp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97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7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7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Sperwerlaan, aanleggen van een voetgangersoversteekplaats - Sperwer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Sperwerlaan, aanleggen van een voetgangersoversteekplaats</meta:user-defined>
    <meta:user-defined meta:name="OVERHEIDop.verkeersbordcode">L2</meta:user-defined>
    <meta:user-defined meta:name="OVERHEIDop.verkeersbordcode">WM5</meta:user-defined>
    <dc:language>nl</dc:language>
    <meta:user-defined meta:name="OVERHEIDop.locatietype/OVERHEIDop.gebiedsmarkering">Punt</meta:user-defined>
    <meta:user-defined meta:name="DC.title">Amsterdam stadsdeel Noord, verkeersbesluit Sperwerlaan, aanleggen van een voetgangersoversteekplaats</meta:user-defined>
    <meta:user-defined meta:name="DCTERMS.W3CDTF/DCTERMS.available">2026-07-30</meta:user-defined>
    <meta:user-defined meta:name="DCTERMS.W3CDTF/OVERHEIDop.jaargang">2026</meta:user-defined>
    <meta:user-defined meta:name="OVERHEIDop.publicationIssue">364972</meta:user-defined>
    <meta:user-defined meta:name="OVERHEIDop.GmbID/DC.identifier">gmb-2026-364972</meta:user-defined>
    <meta:user-defined meta:name="OVERHEIDop.versieInformatie"/>
  </office:meta>
</office:document-meta>
</file>