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Scherpencamp 1, verleende omgevingsvergunning plaatsen twee ramen zij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79431 verleend. De gemeente geeft hiermee toestemming voor het plaatsen van twee ramen in de zijgevel aan Scherpencamp 1, 3992 RB Houten. </text:p>
            <text:p text:style-name="common-al">
            
          </text:p>
            <text:p text:style-name="common-al">De verzenddatum van het besluit is 27 juli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649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9431</meta:user-defined>
    <dc:language>nl</dc:language>
    <meta:user-defined meta:name="OVERHEIDop.locatietype/OVERHEIDop.gebiedsmarkering">Punt</meta:user-defined>
    <meta:user-defined meta:name="DC.title">Houten, Scherpencamp 1, verleende omgevingsvergunning plaatsen twee ramen zijge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969</meta:user-defined>
    <meta:user-defined meta:name="OVERHEIDop.GmbID/DC.identifier">gmb-2026-364969</meta:user-defined>
    <meta:user-defined meta:name="OVERHEIDop.versieInformatie"/>
  </office:meta>
</office:document-meta>
</file>