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 voor een aanvraag omgevingsvergunning voor het starten van een 24-uurszorglocatie voor jongeren op locatie Opperduit 146, 2941 AM Lekk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5-06-2026 heeft de gemeente een aanvraag omgevingsvergunning ontvangen voor het starten van een 24-uurszorglocatie voor jongeren op locatie Opperduit 146, 2941 AM Lekkerkerk.</text:p>
            <text:p text:style-name="common-al">De aanvraag is geregistreerd onder zaaknummer 19311915619.</text:p>
            <text:p text:style-name="common-al">
            
          </text:p>
            <text:p text:style-name="common-al">De beslistermijn van de aanvraag is verlengd met maximaal zes weken.</text:p>
            <text:p text:style-name="common-al">
            
          </text:p>
            <text:p text:style-name="last-al">Voor meer informatie kunt u contact opnemen via info@krimpenerwaard.nl of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6496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6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6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Krimpener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9311915619</meta:user-defined>
    <dc:language>nl</dc:language>
    <meta:user-defined meta:name="OVERHEIDop.locatietype/OVERHEIDop.gebiedsmarkering">Punt</meta:user-defined>
    <meta:user-defined meta:name="DC.title">Kennisgeving verlenging beslistermijn voor een aanvraag omgevingsvergunning voor het starten van een 24-uurszorglocatie voor jongeren op locatie Opperduit 146, 2941 AM Lekkerkerk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968</meta:user-defined>
    <meta:user-defined meta:name="OVERHEIDop.GmbID/DC.identifier">gmb-2026-364968</meta:user-defined>
    <meta:user-defined meta:name="OVERHEIDop.versieInformatie"/>
  </office:meta>
</office:document-meta>
</file>