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verondiepen van de Goorloop tussen het Witrijt en de A67 te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27-07-2026 een omgevingsvergunning verleend. De gemeente geeft hiermee toestemming voor het verondiepen van de Goorloop tussen het Witrijt en de A67 te Bladel. Het kenmerk van de gemeente voor deze zaak is ZBLA2026-000987.</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6496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6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6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0987</meta:user-defined>
    <meta:user-defined meta:name="DCTERMS.abstract">verondiepen van de Goorloop</meta:user-defined>
    <dc:language>nl</dc:language>
    <meta:user-defined meta:name="OVERHEIDop.locatietype/OVERHEIDop.gebiedsmarkering">Vlak</meta:user-defined>
    <meta:user-defined meta:name="DC.title">Vergunning voor het verondiepen van de Goorloop tussen het Witrijt en de A67 te Bladel</meta:user-defined>
    <meta:user-defined meta:name="DCTERMS.W3CDTF/DCTERMS.available">2026-07-30</meta:user-defined>
    <meta:user-defined meta:name="DCTERMS.W3CDTF/OVERHEIDop.jaargang">2026</meta:user-defined>
    <meta:user-defined meta:name="OVERHEIDop.publicationIssue">364960</meta:user-defined>
    <meta:user-defined meta:name="OVERHEIDop.GmbID/DC.identifier">gmb-2026-364960</meta:user-defined>
    <meta:user-defined meta:name="OVERHEIDop.versieInformatie"/>
  </office:meta>
</office:document-meta>
</file>