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De Loper 2, 3136 CN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realiseren van een woongebouw, supermarkt en parkeervoorzieningen</text:p>
            <text:p text:style-name="common-al">Met de adressering			: De Loper 2, 3136 CN Vlaardingen </text:p>
            <text:p text:style-name="common-al">Kenmerk							: 1096073 / 2026072401094</text:p>
            <text:p text:style-name="common-al">Type aanvraag				: Omgevingsvergunning regulier [Omgevingswet]</text:p>
            <text:p text:style-name="common-al">Datum ontvangst				: 24-07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6495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5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5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6073</meta:user-defined>
    <dc:language>nl</dc:language>
    <meta:user-defined meta:name="OVERHEIDop.locatietype/OVERHEIDop.gebiedsmarkering">Punt</meta:user-defined>
    <meta:user-defined meta:name="DC.title">Ingediende omgevingsvergunning aanvraag: De Loper 2, 3136 CN Vlaarding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52</meta:user-defined>
    <meta:user-defined meta:name="OVERHEIDop.GmbID/DC.identifier">gmb-2026-364952</meta:user-defined>
    <meta:user-defined meta:name="OVERHEIDop.versieInformatie"/>
  </office:meta>
</office:document-meta>
</file>