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Amstelveenseweg 163 Amsterdam , 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7117</text:p>
            <text:p text:style-name="common-al">DSO nummer: 2026072000985</text:p>
            <text:p text:style-name="common-al">Ontvangstdatum melding: 20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117</meta:user-defined>
    <meta:user-defined meta:name="DCTERMS.abstract">261028461, Amstelveenseweg 155-163 en Cornelis Krusemanstraat 64-66 te Amsterdam (o.w.)</meta:user-defined>
    <dc:language>nl</dc:language>
    <meta:user-defined meta:name="OVERHEIDop.locatietype/OVERHEIDop.gebiedsmarkering">Vlak</meta:user-defined>
    <meta:user-defined meta:name="DC.title">Melding graven bodem - Nabij Amstelveenseweg 163 Amsterdam , 4 meter richting noordwest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50</meta:user-defined>
    <meta:user-defined meta:name="OVERHEIDop.GmbID/DC.identifier">gmb-2026-364950</meta:user-defined>
    <meta:user-defined meta:name="OVERHEIDop.versieInformatie"/>
  </office:meta>
</office:document-meta>
</file>