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 aanvraag omgevingsvergunning ontvangen voor aanpassen dakconstructie en plaatsen dakopbouw, Stokroosstraat 9, 5691SN Son en Breugel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n en Breugel maken bekend dat de volgende aanvraag voor een omgevingsvergunning is ontvangen:</text:p>
            <text:p text:style-name="common-al">Omschrijving: dakconstructie aanpassen en plaatsen dakopbouw, Stokroosstraat 9</text:p>
            <text:p text:style-name="common-al">Locatie: Stokroosstraat 9 5691 SN Son en Breugel</text:p>
            <text:p text:style-name="common-al">Ontvangen op: 04-06-2026</text:p>
            <text:p text:style-name="common-al">Zaaknummer: 08483723754</text:p>
            <text:p text:style-name="last-al">Het betreft hier uitsluitend een kennisgeving. De plannen liggen niet ter inzage. Eventuele bezwaren kunnen pas worden ingediend nadat ons college over de plannen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6494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on en Breug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483723754</meta:user-defined>
    <meta:user-defined meta:name="DCTERMS.abstract">dakconstructie aanpassen en plaatsen nokverhoging enkelzijdig, Stokroosstraat 9</meta:user-defined>
    <dc:language>nl</dc:language>
    <meta:user-defined meta:name="OVERHEIDop.locatietype/OVERHEIDop.gebiedsmarkering">Vlak</meta:user-defined>
    <meta:user-defined meta:name="DC.title">Gemeente Son en Breugel aanvraag omgevingsvergunning ontvangen voor aanpassen dakconstructie en plaatsen dakopbouw, Stokroosstraat 9, 5691SN Son en Breugel: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43</meta:user-defined>
    <meta:user-defined meta:name="OVERHEIDop.GmbID/DC.identifier">gmb-2026-364943</meta:user-defined>
    <meta:user-defined meta:name="OVERHEIDop.versieInformatie"/>
  </office:meta>
</office:document-meta>
</file>