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sloopmelding lang Sloetstraat 2-12, 1-7 &amp; Sint Antoniusstraat 2,4,12,14,5,7,9,11,13,15, 6924AV Loo G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 juli 2026 heeft de gemeente een melding ontvangen voor slopen van 20 woningen, extra asbest  op locatie Sloetstraat 2-12, 1-7 &amp; Sint Antoniusstraat 2,4,12,14,5,7,9,11,13,15, 6924AV Loo Gld. De melding is geregistreerd onder zaaknummer Z2026-00001240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6494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4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4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uiv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240</meta:user-defined>
    <meta:user-defined meta:name="DCTERMS.abstract">Betreft: melding op locatie Sloetstraat 2-12, 1-7 &amp; Sint Antoniusstraat 2,4,12,14,5,7,9,11,13,15, 6924AV Loo Gl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ontvangst melding sloopmelding lang Sloetstraat 2-12, 1-7 &amp; Sint Antoniusstraat 2,4,12,14,5,7,9,11,13,15, 6924AV Loo Gld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941</meta:user-defined>
    <meta:user-defined meta:name="OVERHEIDop.GmbID/DC.identifier">gmb-2026-364941</meta:user-defined>
    <meta:user-defined meta:name="OVERHEIDop.versieInformatie"/>
  </office:meta>
</office:document-meta>
</file>