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Waagplein 6 1381XP Weesp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Uitbouw woning</text:p>
            <text:p text:style-name="common-al">Zaakadres: Waagplein 6 1381XP Weesp</text:p>
            <text:p text:style-name="common-al">Datum ontvangst: 20-06-2026</text:p>
            <text:p text:style-name="common-al">Zaaknummer: Z2026-027255</text:p>
            <text:p text:style-name="common-al">DSO-nummer: 2026062000145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64936</text:span><text:line-break/><text:date style:data-style-name="dag" text:fixed="true" text:date-value="2026-07-30"/><text:line-break/><text:date style:data-style-name="jaar" text:fixed="true" text:date-value="2026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4936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4936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27255</meta:user-defined>
    <meta:user-defined meta:name="DCTERMS.abstract">Uitbouwen keuken en schuur, monument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 Waagplein 6 1381XP Weesp</meta:user-defined>
    <meta:user-defined meta:name="DCTERMS.W3CDTF/DCTERMS.available">2026-07-30</meta:user-defined>
    <meta:user-defined meta:name="DCTERMS.W3CDTF/OVERHEIDop.jaargang">2026</meta:user-defined>
    <meta:user-defined meta:name="OVERHEIDop.publicationIssue">364936</meta:user-defined>
    <meta:user-defined meta:name="OVERHEIDop.GmbID/DC.identifier">gmb-2026-364936</meta:user-defined>
    <meta:user-defined meta:name="OVERHEIDop.versieInformatie"/>
  </office:meta>
</office:document-meta>
</file>