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fwijken van het Omgevingsplan, Markt 46,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afwijken van het Omgevingsplan in verband met het starten van een kapsalon aan huis, aan de Markt 46 te Brunssum.</text:p>
            <text:p text:style-name="common-al">Dossiernummer: 20268835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en met 7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afwijken van het Omgevingsplan, Markt 46, Brunssum</meta:user-defined>
    <meta:user-defined meta:name="DCTERMS.W3CDTF/DCTERMS.available">2026-08-05</meta:user-defined>
    <meta:user-defined meta:name="DCTERMS.W3CDTF/OVERHEIDop.jaargang">2026</meta:user-defined>
    <meta:user-defined meta:name="OVERHEIDop.publicationIssue">364929</meta:user-defined>
    <meta:user-defined meta:name="OVERHEIDop.GmbID/DC.identifier">gmb-2026-364929</meta:user-defined>
    <meta:user-defined meta:name="OVERHEIDop.versieInformatie"/>
  </office:meta>
</office:document-meta>
</file>