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1e fase BOPA, het planologisch mogelijk maken van maximaal 663 woningen en het inrichten van de openbare ruimte Schrijversbuurt , te Heemskerk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Heemskerk maken bekend overeenkomstig artikel 16.57 Omgevingswet de onderstaande aanvraag voor een omgevingsvergunning te hebben ontvangen:</text:p>
            <text:p text:style-name="common-al"/>
            <text:list text:style-name="id1-3-2-1-1-3">
              <text:list-item text:style-override="id1-3-2-1-1-3-1">
                <text:number>•</text:number>
                <text:p text:style-name="al">Locatie : van Lennepstraat en omgeving </text:p>
                <text:p text:style-name="al">Zaaknummer : Z/2026/504491 </text:p>
                <text:p text:style-name="al">Omschrijving : 1e fase BOPA: Het planologisch mogelijk maken van maximaal 663 woningen en het inrichten van de openbare ruimte Schrijversbuurt </text:p>
                <text:p text:style-name="al"> Ontvangstdatum: 17 juli 2026</text:p>
              </text:list-item>
            </text:list>
            <text:p text:style-name="common-al">In dit stadium is nog niet bekend of aan de aanvraag kan worden meegewerkt. </text:p>
            <text:p text:style-name="common-al">Nadere inlichtingen: team Leefomgeving &amp; Veiligheid, 140251. 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mskerk</text:p>
            </table:table-cell>
            <table:table-cell office:value-type="string" table:style-name="header.C">
              <text:p text:style-name="headerright"><text:span text:style-name="nr">Nr. 364925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925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925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Heemsker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mskerk</meta:user-defined>
    <meta:user-defined meta:name="OVERHEID.Gemeente/OVERHEID.authority">Heemskerk</meta:user-defined>
    <meta:user-defined meta:name="OVERHEID.TaxonomieBeleidsagendaDecentraal/OVERHEID.category">Huisvesting | Organisatie en belei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natuur</meta:user-defined>
    <meta:user-defined meta:name="OVERHEIDop.referentienummer">Z/2026/504491</meta:user-defined>
    <meta:user-defined meta:name="DCTERMS.abstract">van Lennepstraat en omgeving</meta:user-defined>
    <dc:language>nl</dc:language>
    <meta:user-defined meta:name="OVERHEIDop.locatietype/OVERHEIDop.gebiedsmarkering">Weg</meta:user-defined>
    <meta:user-defined meta:name="DC.title">Aanvraag omgevingsvergunning, 1e fase BOPA, het planologisch mogelijk maken van maximaal 663 woningen en het inrichten van de openbare ruimte Schrijversbuurt , te Heemskerk.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4925</meta:user-defined>
    <meta:user-defined meta:name="OVERHEIDop.GmbID/DC.identifier">gmb-2026-364925</meta:user-defined>
    <meta:user-defined meta:name="OVERHEIDop.versieInformatie"/>
  </office:meta>
</office:document-meta>
</file>