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opslagcontainer, Prins Hendriklaan,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tijdelijk (tot 24 januari 2028) plaatsen van een opslagcontainer, bij het Lifestylepark, Prins Hendriklaan, perceelnummer BSM02D00361 te Brunssum.</text:p>
            <text:p text:style-name="common-al">Dossiernummer: 089920267751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6492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2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opslagcontainer, Prins Hendriklaan, Brunssum</meta:user-defined>
    <meta:user-defined meta:name="DCTERMS.W3CDTF/DCTERMS.available">2026-08-05</meta:user-defined>
    <meta:user-defined meta:name="DCTERMS.W3CDTF/OVERHEIDop.jaargang">2026</meta:user-defined>
    <meta:user-defined meta:name="OVERHEIDop.publicationIssue">364924</meta:user-defined>
    <meta:user-defined meta:name="OVERHEIDop.GmbID/DC.identifier">gmb-2026-364924</meta:user-defined>
    <meta:user-defined meta:name="OVERHEIDop.versieInformatie"/>
  </office:meta>
</office:document-meta>
</file>