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wijziging van de gevels van het woonhuis, Jan Steenstraat 2,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de wijziging van de gevels van het woonhuis, aan de Jan Steenstraat 2 te Brunssum.</text:p>
            <text:p text:style-name="common-al">Dossiernummer: 089920268258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4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de wijziging van de gevels van het woonhuis, Jan Steenstraat 2, Brunssum</meta:user-defined>
    <meta:user-defined meta:name="DCTERMS.W3CDTF/DCTERMS.available">2026-08-05</meta:user-defined>
    <meta:user-defined meta:name="DCTERMS.W3CDTF/OVERHEIDop.jaargang">2026</meta:user-defined>
    <meta:user-defined meta:name="OVERHEIDop.publicationIssue">364921</meta:user-defined>
    <meta:user-defined meta:name="OVERHEIDop.GmbID/DC.identifier">gmb-2026-364921</meta:user-defined>
    <meta:user-defined meta:name="OVERHEIDop.versieInformatie"/>
  </office:meta>
</office:document-meta>
</file>