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Jan Muschlaan 20 tot en met 186 en Cees Lasseurlaan 142 tot en met 206</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overkapping over de fietsenstalling ten behoeve van het woongebouw Jan Muschlaan 20 tot en met 186 en Cees Lasseurlaan 142 tot en met 206 aan de zijde van de Esther de Boer van Rijklaan </text:p>
            <text:p text:style-name="common-al"/>
            <text:p text:style-name="common-al">Ons kenmerk: VTH2026-6501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Jan Muschlaan 70, 2597 TX 's-Gravenhage, Jan Muschlaan 60, 2597 TX 's-Gravenhage, Jan Muschlaan 138, 2597 VB 's-Gravenhage, Jan Muschlaan 152, 2597 VB 's-Gravenhage, Jan Muschlaan 40, 2597 TW 's-Gravenhage, Cees Laseurlaan 194, 's-Gravenhage, Jan Muschlaan 130, 2597 VA 's-Gravenhage, Jan Muschlaan 176, 2597 VC 's-Gravenhage, Jan Muschlaan 124, 2597 VA 's-Gravenhage, Jan Muschlaan 150, 2597 VB 's-Gravenhage, Cees Laseurlaan 200, 's-Gravenhage, Jan Muschlaan 174, 2597 VC 's-Gravenhage, Jan Muschlaan 178, 2597 VC 's-Gravenhage, Jan Muschlaan 134, 2597 VB 's-Gravenhage, Jan Muschlaan 62, 2597 TX 's-Gravenhage, Jan Muschlaan 166, 2597 VC 's-Gravenhage, Jan Muschlaan 92, 2597 TZ 's-Gravenhage, Cees Laseurlaan 206, 's-Gravenhage, Jan Muschlaan 42, 2597 TW 's-Gravenhage, Jan Muschlaan 126, 2597 VA 's-Gravenhage, Cees Laseurlaan 188, 's-Gravenhage, Jan Muschlaan 108, 2597 VA 's-Gravenhage, Jan Muschlaan 20, 2597 TW 's-Gravenhage, Jan Muschlaan 26, 2597 TW 's-Gravenhage, Jan Muschlaan 154, 2597 VB 's-Gravenhage, Jan Muschlaan 146, 2597 VB 's-Gravenhage, Jan Muschlaan 52, 2597 TX 's-Gravenhage, Jan Muschlaan 74, 2597 TX 's-Gravenhage, Cees Laseurlaan 148, 's-Gravenhage, Cees Laseurlaan 172, 's-Gravenhage, Cees Laseurlaan 156, 's-Gravenhage, Jan Muschlaan 44, 2597 TW 's-Gravenhage, Cees Laseurlaan 142, 's-Gravenhage, Jan Muschlaan 90, 2597 TZ 's-Gravenhage, Jan Muschlaan 104, 2597 VA 's-Gravenhage, Jan Muschlaan 72, 2597 TX 's-Gravenhage, Jan Muschlaan 120, 2597 VA 's-Gravenhage, Jan Muschlaan 30, 2597 TW 's-Gravenhage, Jan Muschlaan 82, 2597 TZ 's-Gravenhage, Jan Muschlaan 28, 2597 TW 's-Gravenhage, Jan Muschlaan 144, 2597 VB 's-Gravenhage, Jan Muschlaan 34, 2597 TW 's-Gravenhage, Jan Muschlaan 94, 2597 TZ 's-Gravenhage, Cees Laseurlaan 202, 's-Gravenhage, Jan Muschlaan 160, 2597 VC 's-Gravenhage, Jan Muschlaan 80, 2597 TZ 's-Gravenhage, Jan Muschlaan 56, 2597 TX 's-Gravenhage, Jan Muschlaan 36, 2597 TW 's-Gravenhage, Jan Muschlaan 148, 2597 VB 's-Gravenhage, Jan Muschlaan 142, 2597 VB 's-Gravenhage, Jan Muschlaan 32, 2597 TW 's-Gravenhage, Jan Muschlaan 96, 2597 TZ 's-Gravenhage, Cees Laseurlaan 184, 's-Gravenhage, Jan Muschlaan 164, 2597 VC 's-Gravenhage, Jan Muschlaan 186, 2597 VC 's-Gravenhage, Jan Muschlaan 140, 2597 VB 's-Gravenhage, Jan Muschlaan 84, 2597 TZ 's-Gravenhage, Jan Muschlaan 68, 2597 TX 's-Gravenhage, Jan Muschlaan 168, 2597 VC 's-Gravenhage, Jan Muschlaan 172, 2597 VC 's-Gravenhage, Jan Muschlaan 78, 2597 TZ 's-Gravenhage, Cees Laseurlaan 160, 's-Gravenhage, Cees Laseurlaan 196, 's-Gravenhage, Jan Muschlaan 38, 2597 TW 's-Gravenhage, Jan Muschlaan 76, 2597 TZ 's-Gravenhage, Jan Muschlaan 114, 2597 VA 's-Gravenhage, Jan Muschlaan 58, 2597 TX 's-Gravenhage, Jan Muschlaan 66, 2597 TX 's-Gravenhage, Jan Muschlaan 106, 2597 VA 's-Gravenhage, Cees Laseurlaan 164, 's-Gravenhage, Jan Muschlaan 132, 2597 VB 's-Gravenhage, Jan Muschlaan 136, 2597 VB 's-Gravenhage, Jan Muschlaan 184, 2597 VC 's-Gravenhage, Jan Muschlaan 118, 2597 VA 's-Gravenhage, Jan Muschlaan 22, 2597 TW 's-Gravenhage, Cees Laseurlaan 170, 's-Gravenhage, Jan Muschlaan 156, 2597 VB 's-Gravenhage, Jan Muschlaan 102, 2597 TZ 's-Gravenhage, Jan Muschlaan 116, 2597 VA 's-Gravenhage, Cees Laseurlaan 178, 's-Gravenhage, Jan Muschlaan 48, 2597 TX 's-Gravenhage, Jan Muschlaan 112, 2597 VA 's-Gravenhage, Jan Muschlaan 158, 2597 VB 's-Gravenhage, Jan Muschlaan 98, 2597 TZ 's-Gravenhage, Cees Laseurlaan 182, 's-Gravenhage, Cees Laseurlaan 152, 's-Gravenhage, Cees Laseurlaan 166, 's-Gravenhage, Jan Muschlaan 110, 2597 VA 's-Gravenhage, Cees Laseurlaan 146, 's-Gravenhage, Cees Laseurlaan 190, 's-Gravenhage, Jan Muschlaan 180, 2597 VC 's-Gravenhage, Jan Muschlaan 170, 2597 VC 's-Gravenhage, Jan Muschlaan 182, 2597 VC 's-Gravenhage, Jan Muschlaan 162, 2597 VC 's-Gravenhage, Jan Muschlaan 88, 2597 TZ 's-Gravenhage, Jan Muschlaan 86, 2597 TZ 's-Gravenhage, Jan Muschlaan 100, 2597 TZ 's-Gravenhage, Jan Muschlaan 24, 2597 TW 's-Gravenhage, Cees Laseurlaan 176, 's-Gravenhage, Jan Muschlaan 54, 2597 TX 's-Gravenhage, Jan Muschlaan 64, 2597 TX 's-Gravenhage, Jan Muschlaan 128, 2597 VA 's-Gravenhage, Jan Muschlaan 122, 2597 VA 's-Gravenhage</text:p>
            <text:p text:style-name="common-al">
            
          </text:p>
            <text:p text:style-name="common-al">
            <text:span text:style-name="nadrukvet">
              <text:span text:style-name="nadrukcur">Ontvangstdatum aanvraag:</text:span>
            </text:span>
          </text:p>
            <text:p text:style-name="common-al">27-07-2026</text:p>
            <text:p text:style-name="common-al">
            
          </text:p>
            <text:p text:style-name="common-al">
            <text:span text:style-name="nadrukvet">Ter informatie  </text:span>
          </text:p>
            <text:p text:style-name="common-al">Dit is een publicatie van de ingediende aanvraag. </text:p>
            <text:p text:style-name="common-al">De gemeente neemt de aanvraag in behandeling en zal daarover een besluit nemen. </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  </text:p>
            <text:p text:style-name="common-al">
            
          </text:p>
            <text:p text:style-name="common-al">
            <text:span text:style-name="nadrukvet">Inzage</text:span>
          </text:p>
            <text:p text:style-name="common-al">Tijdens de behandeling kan de aanvraag met bijlagen worden ingezien bij het <text:a xlink:href="http://www.denhaag.nl/home/bewoners/to/Den-Haag-Informatiecentrum.htm" xlink:type="simple">Den Haag informatiecentrum</text:a>, voor zover de wet of het beleid zich hiertegen niet verzet. Hetzelfde geldt voor het besluit met de bijbehorende stukken.</text:p>
            <text:p text:style-name="common-al">Voor meer informatie kunt u contact opnemen via de <text:a xlink:href="http://www.denhaag.nl/home/Contact.htm" xlink:type="simple">gemeente Den Haag</text:a>.  </text:p>
            <text:p text:style-name="common-al">Geef daarbij aan over welke publicatie u meer wilt weten. </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91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1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1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014</meta:user-defined>
    <meta:user-defined meta:name="DCTERMS.abstract">het plaatsen van een overkapping over de fietsenstalling ten behoeve van het woongebouw Jan Muschlaan 20 tot en met 186 en Cees Lasseurlaan 142 tot en met 206 aan de zijde van de Esther de Boer van Rijklaa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Aangevraagd, Jan Muschlaan 20 tot en met 186 en Cees Lasseurlaan 142 tot en met 206</meta:user-defined>
    <meta:user-defined meta:name="DCTERMS.W3CDTF/DCTERMS.available">2026-07-30</meta:user-defined>
    <meta:user-defined meta:name="DCTERMS.W3CDTF/OVERHEIDop.jaargang">2026</meta:user-defined>
    <meta:user-defined meta:name="OVERHEIDop.publicationIssue">364914</meta:user-defined>
    <meta:user-defined meta:name="OVERHEIDop.GmbID/DC.identifier">gmb-2026-364914</meta:user-defined>
    <meta:user-defined meta:name="OVERHEIDop.versieInformatie"/>
  </office:meta>
</office:document-meta>
</file>