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de Groninger Swim Challenge op 29 augsutus 2026 - strandje/grasveld rondom de Hunzeweg 3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Westerkwartier een melding ontvangen voor het organiseren van de Groninger Swim Challenge op 29 augustus 2026, activiteiten waarvoor geen vergunningplicht geldt op de locatie strandje/grasveld rondom de Hunzeweg 38a in Garnwerd. De melding is geregistreerd onder zaaknummer 2026192413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Organiseren van een evenement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648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413</meta:user-defined>
    <dc:language>nl</dc:language>
    <meta:user-defined meta:name="OVERHEIDop.locatietype/OVERHEIDop.gebiedsmarkering">Punt</meta:user-defined>
    <meta:user-defined meta:name="DC.title">Ontvangst melding: Het organiseren van het organiseren van de Groninger Swim Challenge op 29 augsutus 2026 - strandje/grasveld rondom de Hunzeweg 38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9</meta:user-defined>
    <meta:user-defined meta:name="OVERHEIDop.GmbID/DC.identifier">gmb-2026-364869</meta:user-defined>
    <meta:user-defined meta:name="OVERHEIDop.versieInformatie"/>
  </office:meta>
</office:document-meta>
</file>