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59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erengracht ter hoogte van nummer: 595 in Amsterdam</text:p>
            <text:p text:style-name="common-al">Looptijd :08-08-2026 t/m 31-07-2027</text:p>
            <text:p text:style-name="common-al">Verzonden naar aanvrager op: 27-07-2026</text:p>
            <text:p text:style-name="common-al">Kenmerk gemeente: Z/26/31661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614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9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9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9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148</meta:user-defined>
    <meta:user-defined meta:name="DCTERMS.abstract">Object,Herengracht 595 1017CE, 20260808, Herengracht ter hoogte van nummer: 595</meta:user-defined>
    <dc:language>nl</dc:language>
    <meta:user-defined meta:name="OVERHEIDop.locatietype/OVERHEIDop.gebiedsmarkering">Punt</meta:user-defined>
    <meta:user-defined meta:name="DC.title">Besluit apv vergunning Verleend - Herengracht ter hoogte van nummer: 595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98</meta:user-defined>
    <meta:user-defined meta:name="OVERHEIDop.GmbID/DC.identifier">gmb-2026-364798</meta:user-defined>
    <meta:user-defined meta:name="OVERHEIDop.versieInformatie"/>
  </office:meta>
</office:document-meta>
</file>