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cheepsbouwweg ter hoogte van nummer: 66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Objectmelding TVM, Locatie: Scheepsbouwweg ter hoogte van nummer: 66 in </text:p>
            <text:p text:style-name="common-al">Looptijd :31-07-2026 t/m 01-01-2027</text:p>
            <text:p text:style-name="common-al">Verzonden naar aanvrager op: 27-07-2026</text:p>
            <text:p text:style-name="common-al">Kenmerk gemeente: Z/26/316398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398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787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8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8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980</meta:user-defined>
    <meta:user-defined meta:name="DCTERMS.abstract">TVM parkeervak,TVM stremmen,Object,Scheepsbouwweg 66 1033DE, 20260731, Scheepsbouwweg ter hoogte van nummer: 66</meta:user-defined>
    <dc:language>nl</dc:language>
    <meta:user-defined meta:name="OVERHEIDop.locatietype/OVERHEIDop.gebiedsmarkering">Punt</meta:user-defined>
    <meta:user-defined meta:name="DC.title">Besluit apv vergunning Verleend - Scheepsbouwweg ter hoogte van nummer: 66 i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787</meta:user-defined>
    <meta:user-defined meta:name="OVERHEIDop.GmbID/DC.identifier">gmb-2026-364787</meta:user-defined>
    <meta:user-defined meta:name="OVERHEIDop.versieInformatie"/>
  </office:meta>
</office:document-meta>
</file>